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Обычный" style:master-page-name="MP0" style:family="paragraph">
      <style:paragraph-properties fo:widows="2" fo:orphans="2" fo:break-before="page" fo:text-align="center" style:vertical-align="auto" fo:background-color="#FFFFFF"/>
      <style:text-properties fo:hyphenate="true"/>
    </style:style>
    <style:style style:name="T4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font-style-complex="italic" style:letter-kerning="false" fo:font-size="14pt" style:font-size-asian="14pt" style:font-size-complex="14pt"/>
    </style:style>
    <style:style style:name="P5" style:parent-style-name="Обычный" style:family="paragraph">
      <style:paragraph-properties fo:widows="2" fo:orphans="2" style:text-autospace="none" fo:text-align="center" style:vertical-align="auto" fo:line-height="115%"/>
      <style:text-properties fo:hyphenate="true"/>
    </style:style>
    <style:style style:name="T6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style:letter-kerning="false" fo:font-size="14pt" style:font-size-asian="14pt" style:font-size-complex="14pt"/>
    </style:style>
    <style:style style:name="T7" style:parent-style-name="Основнойшрифтабзаца" style:family="text">
      <style:text-properties style:font-name-complex="Times New Roman" fo:font-style="italic" style:font-style-asian="italic" style:letter-kerning="false" fo:font-size="14pt" style:font-size-asian="14pt" style:font-size-complex="14pt"/>
    </style:style>
    <style:style style:name="P8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0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1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12" style:parent-style-name="Основнойшрифтабзаца" style:family="text">
      <style:text-properties style:font-name="Arial" style:font-name-asian="Times New Roman" style:font-name-complex="Arial" fo:color="#111111" style:letter-kerning="false" fo:font-size="13.5pt" style:font-size-asian="13.5pt" style:font-size-complex="13.5pt"/>
    </style:style>
    <style:style style:name="T13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T14" style:parent-style-name="Основнойшрифтабзаца" style:family="text">
      <style:text-properties style:font-name-asian="Times New Roman" style:font-name-complex="Times New Roman" style:font-weight-complex="bold" fo:color="#111111" style:letter-kerning="false" fo:font-size="14pt" style:font-size-asian="14pt" style:font-size-complex="14pt"/>
    </style:style>
    <style:style style:name="P15" style:parent-style-name="Обычный" style:family="paragraph">
      <style:paragraph-properties fo:widows="2" fo:orphans="2" fo:text-align="justify" style:vertical-align="auto" fo:background-color="#FFFFFF"/>
      <style:text-properties style:font-name-complex="Times New Roman" fo:font-size="14pt" style:font-size-asian="14pt" style:font-size-complex="14pt" fo:hyphenate="true"/>
    </style:style>
    <style:style style:name="P16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7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/>
    </style:style>
    <style:style style:name="P18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19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20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2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22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23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24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25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26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27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28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29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30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3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32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33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34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35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36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37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T38" style:parent-style-name="Основнойшрифтабзаца" style:family="text">
      <style:text-properties style:font-name-asian="Times New Roman" style:font-name-complex="Times New Roman" style:font-weight-complex="bold" fo:color="#111111" style:letter-kerning="false" fo:font-size="14pt" style:font-size-asian="14pt" style:font-size-complex="14pt"/>
    </style:style>
    <style:style style:name="T39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40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41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T42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T43" style:parent-style-name="Основнойшрифтабзаца" style:family="text">
      <style:text-properties style:font-name-asian="Times New Roman" style:font-name-complex="Times New Roman" style:font-weight-complex="bold" fo:color="#111111" style:letter-kerning="false" fo:font-size="14pt" style:font-size-asian="14pt" style:font-size-complex="14pt"/>
    </style:style>
    <style:style style:name="T44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45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46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47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48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49" style:parent-style-name="Абзацсписка" style:list-style-name="LFO1" style:family="paragraph">
      <style:paragraph-properties fo:widows="2" fo:orphans="2" fo:text-align="justify" style:vertical-align="auto" fo:margin-left="0.1972in" fo:text-indent="-0.1972in" fo:background-color="#FFFFFF">
        <style:tab-stops/>
      </style:paragraph-properties>
      <style:text-properties fo:hyphenate="true"/>
    </style:style>
    <style:style style:name="T50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51" style:parent-style-name="Обычный" style:family="paragraph">
      <style:paragraph-properties fo:widows="2" fo:orphans="2" fo:text-align="justify" style:vertical-align="auto" fo:margin-left="0.25in" fo:text-indent="-0.25in" fo:background-color="#FFFFFF">
        <style:tab-stops/>
      </style:paragraph-properties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hyphenate="true"/>
    </style:style>
    <style:style style:name="P52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53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54" style:parent-style-name="Основнойшрифтабзаца" style:family="text">
      <style:text-properties style:font-name-asian="Times New Roman" style:font-name-complex="Times New Roman" style:font-weight-complex="bold" style:letter-kerning="false" fo:font-size="14pt" style:font-size-asian="14pt" style:font-size-complex="14pt"/>
    </style:style>
    <style:style style:name="P55" style:parent-style-name="Обычный" style:family="paragraph">
      <style:paragraph-properties fo:widows="2" fo:orphans="2" fo:text-align="justify" style:vertical-align="auto" fo:background-color="#FFFFFF"/>
      <style:text-properties style:font-name-complex="Times New Roman" fo:font-size="14pt" style:font-size-asian="14pt" style:font-size-complex="14pt" fo:hyphenate="true"/>
    </style:style>
    <style:style style:name="P56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57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58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5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60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6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62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63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64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6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66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67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68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69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70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7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72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73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74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7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76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77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P78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7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80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81" style:parent-style-name="Обычный" style:family="paragraph">
      <style:paragraph-properties fo:widows="2" fo:orphans="2" fo:text-align="justify" style:vertical-align="auto" fo:background-color="#FFFFFF"/>
      <style:text-properties style:font-name-complex="Times New Roman" style:letter-kerning="false" fo:font-size="14pt" style:font-size-asian="14pt" style:font-size-complex="14pt" fo:hyphenate="true"/>
    </style:style>
    <style:style style:name="P82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P83" style:parent-style-name="Обычный" style:family="paragraph">
      <style:paragraph-properties fo:widows="2" fo:orphans="2" style:text-autospace="none" fo:text-align="justify" style:vertical-align="auto"/>
      <style:text-properties fo:hyphenate="true"/>
    </style:style>
    <style:style style:name="T84" style:parent-style-name="Основнойшрифтабзаца" style:family="text">
      <style:text-properties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T85" style:parent-style-name="Основнойшрифтабзаца" style:family="text">
      <style:text-properties style:font-name-complex="Times New Roman" style:letter-kerning="false" fo:font-size="14pt" style:font-size-asian="14pt" style:font-size-complex="14pt"/>
    </style:style>
    <style:style style:name="T86" style:parent-style-name="Основнойшрифтабзаца" style:family="text">
      <style:text-properties style:font-name-complex="Times New Roman" style:font-weight-complex="bold" fo:font-style="italic" style:font-style-asian="italic" style:letter-kerning="false" fo:font-size="14pt" style:font-size-asian="14pt" style:font-size-complex="14pt"/>
    </style:style>
    <style:style style:name="P87" style:parent-style-name="Обычный" style:family="paragraph">
      <style:paragraph-properties fo:widows="2" fo:orphans="2" style:text-autospace="none" fo:text-align="justify" style:vertical-align="auto"/>
      <style:text-properties fo:font-style="italic" style:font-style-asian="italic" fo:hyphenate="true"/>
    </style:style>
    <style:style style:name="P88" style:parent-style-name="Обычный" style:family="paragraph">
      <style:paragraph-properties fo:widows="2" fo:orphans="2" style:text-autospace="none" fo:text-align="justify" style:vertical-align="auto"/>
      <style:text-properties fo:hyphenate="true"/>
    </style:style>
    <style:style style:name="T89" style:parent-style-name="Основнойшрифтабзаца" style:family="text">
      <style:text-properties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90" style:parent-style-name="Обычный" style:family="paragraph">
      <style:paragraph-properties fo:widows="2" fo:orphans="2" style:text-autospace="none" fo:text-align="justify" style:vertical-align="auto"/>
      <style:text-properties style:font-name-complex="Times New Roman" style:letter-kerning="false" fo:font-size="14pt" style:font-size-asian="14pt" style:font-size-complex="14pt" fo:hyphenate="true"/>
    </style:style>
    <style:style style:name="P91" style:parent-style-name="Обычный" style:family="paragraph">
      <style:paragraph-properties fo:widows="2" fo:orphans="2" style:text-autospace="none" fo:text-align="justify" style:vertical-align="auto"/>
      <style:text-properties fo:hyphenate="true"/>
    </style:style>
    <style:style style:name="T92" style:parent-style-name="Основнойшрифтабзаца" style:family="text">
      <style:text-properties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93" style:parent-style-name="Обычный" style:family="paragraph">
      <style:paragraph-properties fo:widows="2" fo:orphans="2" style:text-autospace="none" fo:text-align="justify" style:vertical-align="auto"/>
      <style:text-properties style:font-name-complex="Times New Roman" style:letter-kerning="false" fo:font-size="14pt" style:font-size-asian="14pt" style:font-size-complex="14pt" fo:hyphenate="true"/>
    </style:style>
    <style:style style:name="P94" style:parent-style-name="Обычный" style:family="paragraph">
      <style:paragraph-properties fo:widows="2" fo:orphans="2" style:text-autospace="none" fo:text-align="justify" style:vertical-align="auto"/>
      <style:text-properties style:font-name-complex="Times New Roman" style:letter-kerning="false" fo:font-size="14pt" style:font-size-asian="14pt" style:font-size-complex="14pt" fo:hyphenate="true"/>
    </style:style>
    <style:style style:name="P95" style:parent-style-name="Обычный" style:family="paragraph">
      <style:paragraph-properties fo:widows="2" fo:orphans="2" style:text-autospace="none" fo:text-align="justify" style:vertical-align="auto"/>
      <style:text-properties style:font-name-complex="Times New Roman" fo:font-style="italic" style:font-style-asian="italic" style:letter-kerning="false" fo:font-size="14pt" style:font-size-asian="14pt" style:font-size-complex="14pt" fo:hyphenate="true"/>
    </style:style>
    <style:style style:name="P96" style:parent-style-name="Обычный" style:family="paragraph">
      <style:paragraph-properties fo:widows="2" fo:orphans="2" style:text-autospace="none" fo:text-align="justify" style:vertical-align="auto"/>
      <style:text-properties fo:hyphenate="true"/>
    </style:style>
    <style:style style:name="T97" style:parent-style-name="Основнойшрифтабзаца" style:family="text">
      <style:text-properties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98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99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P100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01" style:parent-style-name="Основнойшрифтабзаца" style:family="text">
      <style:text-properties style:font-name-asian="Times New Roman" style:font-name-complex="Times New Roman" style:font-weight-complex="bold" fo:font-style="italic" style:font-style-asian="italic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102" style:parent-style-name="Обычный" style:family="paragraph">
      <style:paragraph-properties fo:widows="2" fo:orphans="2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03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hyphenate="true"/>
    </style:style>
    <style:style style:name="P104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0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106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107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background-color="#FFFFFF" fo:hyphenate="true"/>
    </style:style>
    <style:style style:name="P108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0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background-color="#FFFFFF"/>
    </style:style>
    <style:style style:name="T110" style:parent-style-name="Основнойшрифтабзаца" style:family="text">
      <style:text-properties style:font-name-asian="Times New Roman" style:font-name-complex="Times New Roman" style:font-weight-complex="bold" style:letter-kerning="false" fo:font-size="14pt" style:font-size-asian="14pt" style:font-size-complex="14pt" fo:background-color="#FFFFFF"/>
    </style:style>
    <style:style style:name="T11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background-color="#FFFFFF"/>
    </style:style>
    <style:style style:name="T112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background-color="#FFFFFF"/>
    </style:style>
    <style:style style:name="T113" style:parent-style-name="Основнойшрифтабзаца" style:family="text">
      <style:text-properties style:font-name-asian="Times New Roman" style:font-name-complex="Times New Roman" style:font-weight-complex="bold" style:letter-kerning="false" fo:font-size="14pt" style:font-size-asian="14pt" style:font-size-complex="14pt" fo:background-color="#FFFFFF"/>
    </style:style>
    <style:style style:name="T114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background-color="#FFFFFF"/>
    </style:style>
    <style:style style:name="P115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16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background-color="#FFFFFF"/>
    </style:style>
    <style:style style:name="T117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background-color="#FFFFFF"/>
    </style:style>
    <style:style style:name="T118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119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background-color="#FFFFFF"/>
    </style:style>
    <style:style style:name="P120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background-color="#FFFFFF" fo:hyphenate="true"/>
    </style:style>
    <style:style style:name="P121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background-color="#FFFFFF" fo:hyphenate="true"/>
    </style:style>
    <style:style style:name="P122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background-color="#FFFFFF" fo:hyphenate="true"/>
    </style:style>
    <style:style style:name="P123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24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25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/>
    </style:style>
    <style:style style:name="T126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Основнойшрифтабзаца" style:family="text">
      <style:text-properties style:font-name-asian="Times New Roman" style:font-name-complex="Times New Roman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129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30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31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hyphenate="true"/>
    </style:style>
    <style:style style:name="P132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33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34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style="italic" style:font-style-asian="italic" style:letter-kerning="false" fo:font-size="14pt" style:font-size-asian="14pt" style:font-size-complex="14pt" fo:hyphenate="true"/>
    </style:style>
    <style:style style:name="P135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style="italic" style:font-style-asian="italic" style:letter-kerning="false" fo:font-size="14pt" style:font-size-asian="14pt" style:font-size-complex="14pt" fo:hyphenate="true"/>
    </style:style>
    <style:style style:name="P136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background-color="#FFFFFF" fo:hyphenate="true"/>
    </style:style>
    <style:style style:name="P137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38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background-color="#FFFFFF" fo:hyphenate="true"/>
    </style:style>
    <style:style style:name="P139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40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font-weight-complex="bold" fo:font-style="italic" style:font-style-asian="italic" style:font-style-complex="italic" style:letter-kerning="false" fo:font-size="14pt" style:font-size-asian="14pt" style:font-size-complex="14pt" fo:hyphenate="true"/>
    </style:style>
    <style:style style:name="P141" style:parent-style-name="Обычный" style:family="paragraph">
      <style:paragraph-properties fo:widows="2" fo:orphans="2" fo:text-align="justify" style:vertical-align="auto" fo:background-color="#FFFFFF"/>
      <style:text-properties fo:font-style="italic" style:font-style-asian="italic" fo:hyphenate="true"/>
    </style:style>
    <style:style style:name="P142" style:parent-style-name="Обычный" style:family="paragraph">
      <style:paragraph-properties fo:widows="2" fo:orphans="2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hyphenate="true"/>
    </style:style>
    <style:style style:name="P143" style:parent-style-name="Обычный" style:family="paragraph">
      <style:paragraph-properties fo:widows="2" fo:orphans="2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44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145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T146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T147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148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149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150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T15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152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153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154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T15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156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157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158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T159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T160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T16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162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163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T164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16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166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167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168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P169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P170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style="italic" style:font-style-asian="italic" style:letter-kerning="false" fo:font-size="14pt" style:font-size-asian="14pt" style:font-size-complex="14pt" fo:hyphenate="true"/>
    </style:style>
    <style:style style:name="P171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style="italic" style:font-style-asian="italic" style:letter-kerning="false" fo:font-size="14pt" style:font-size-asian="14pt" style:font-size-complex="14pt" fo:hyphenate="true"/>
    </style:style>
    <style:style style:name="P172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style="italic" style:font-style-asian="italic" style:letter-kerning="false" fo:font-size="14pt" style:font-size-asian="14pt" style:font-size-complex="14pt" fo:hyphenate="true"/>
    </style:style>
    <style:style style:name="P173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style="italic" style:font-style-asian="italic" style:letter-kerning="false" fo:font-size="14pt" style:font-size-asian="14pt" style:font-size-complex="14pt" fo:hyphenate="true"/>
    </style:style>
    <style:style style:name="P174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background-color="#FFFFFF" fo:hyphenate="true"/>
    </style:style>
    <style:style style:name="P175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76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background-color="#FFFFFF"/>
    </style:style>
    <style:style style:name="T177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background-color="#FFFFFF"/>
    </style:style>
    <style:style style:name="T178" style:parent-style-name="Основнойшрифтабзаца" style:family="text">
      <style:text-properties style:font-name-asian="Times New Roman" style:font-name-complex="Times New Roman" style:font-weight-complex="bold" style:font-style-complex="italic" style:letter-kerning="false" fo:font-size="14pt" style:font-size-asian="14pt" style:font-size-complex="14pt" fo:background-color="#FFFFFF"/>
    </style:style>
    <style:style style:name="P179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80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font-style-complex="italic" style:letter-kerning="false" fo:font-size="14pt" style:font-size-asian="14pt" style:font-size-complex="14pt" fo:background-color="#FFFFFF"/>
    </style:style>
    <style:style style:name="P181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background-color="#FFFFFF" fo:hyphenate="true"/>
    </style:style>
    <style:style style:name="P182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83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background-color="#FFFFFF"/>
    </style:style>
    <style:style style:name="T184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style:letter-kerning="false" fo:font-size="14pt" style:font-size-asian="14pt" style:font-size-complex="14pt" fo:background-color="#FFFFFF"/>
    </style:style>
    <style:style style:name="P185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font-weight-complex="bold" style:font-style-complex="italic" style:letter-kerning="false" fo:font-size="14pt" style:font-size-asian="14pt" style:font-size-complex="14pt" fo:background-color="#FFFFFF" fo:hyphenate="true"/>
    </style:style>
    <style:style style:name="P186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font-weight-complex="bold" fo:font-style="italic" style:font-style-asian="italic" style:font-style-complex="italic" style:letter-kerning="false" fo:font-size="14pt" style:font-size-asian="14pt" style:font-size-complex="14pt" fo:background-color="#FFFFFF" fo:hyphenate="true"/>
    </style:style>
    <style:style style:name="P187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font-weight-complex="bold" fo:font-style="italic" style:font-style-asian="italic" style:font-style-complex="italic" style:letter-kerning="false" fo:font-size="14pt" style:font-size-asian="14pt" style:font-size-complex="14pt" fo:background-color="#FFFFFF" fo:hyphenate="true"/>
    </style:style>
    <style:style style:name="P188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font-weight-complex="bold" fo:font-style="italic" style:font-style-asian="italic" style:font-style-complex="italic" style:letter-kerning="false" fo:font-size="14pt" style:font-size-asian="14pt" style:font-size-complex="14pt" fo:background-color="#FFFFFF" fo:hyphenate="true"/>
    </style:style>
    <style:style style:name="P189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90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background-color="#FFFFFF"/>
    </style:style>
    <style:style style:name="T191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style:letter-kerning="false" fo:font-size="14pt" style:font-size-asian="14pt" style:font-size-complex="14pt" fo:background-color="#FFFFFF"/>
    </style:style>
    <style:style style:name="P192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font-weight-complex="bold" fo:font-style="italic" style:font-style-asian="italic" style:font-style-complex="italic" style:letter-kerning="false" fo:font-size="14pt" style:font-size-asian="14pt" style:font-size-complex="14pt" fo:background-color="#FFFFFF" fo:hyphenate="true"/>
    </style:style>
    <style:style style:name="P193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94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background-color="#FFFFFF"/>
    </style:style>
    <style:style style:name="T195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style:letter-kerning="false" fo:font-size="14pt" style:font-size-asian="14pt" style:font-size-complex="14pt" fo:background-color="#FFFFFF"/>
    </style:style>
    <style:style style:name="P196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font-weight-complex="bold" fo:font-style="italic" style:font-style-asian="italic" style:font-style-complex="italic" style:letter-kerning="false" fo:font-size="14pt" style:font-size-asian="14pt" style:font-size-complex="14pt" fo:background-color="#FFFFFF" fo:hyphenate="true"/>
    </style:style>
    <style:style style:name="P197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198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background-color="#FFFFFF"/>
    </style:style>
    <style:style style:name="T19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style:letter-kerning="false" fo:font-size="14pt" style:font-size-asian="14pt" style:font-size-complex="14pt" fo:background-color="#FFFFFF"/>
    </style:style>
    <style:style style:name="P200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font-weight-complex="bold" fo:font-style="italic" style:font-style-asian="italic" style:font-style-complex="italic" style:letter-kerning="false" fo:font-size="14pt" style:font-size-asian="14pt" style:font-size-complex="14pt" fo:background-color="#FFFFFF" fo:hyphenate="true"/>
    </style:style>
    <style:style style:name="P201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202" style:parent-style-name="Основнойшрифтабзаца" style:family="text">
      <style:text-properties style:font-name-asian="Times New Roman" style:font-name-complex="Times New Roman" fo:font-weight="bold" style:font-weight-asian="bold" style:letter-kerning="false" fo:font-size="14pt" style:font-size-asian="14pt" style:font-size-complex="14pt" fo:background-color="#FFFFFF"/>
    </style:style>
    <style:style style:name="T203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style:letter-kerning="false" fo:font-size="14pt" style:font-size-asian="14pt" style:font-size-complex="14pt" fo:background-color="#FFFFFF"/>
    </style:style>
    <style:style style:name="P204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style:letter-kerning="false" fo:font-size="14pt" style:font-size-asian="14pt" style:font-size-complex="14pt" fo:background-color="#FFFFFF" fo:hyphenate="true"/>
    </style:style>
    <style:style style:name="P205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font-weight-complex="bold" fo:font-style="italic" style:font-style-asian="italic" style:font-style-complex="italic" style:letter-kerning="false" fo:font-size="14pt" style:font-size-asian="14pt" style:font-size-complex="14pt" fo:background-color="#FFFFFF" fo:hyphenate="true"/>
    </style:style>
    <style:style style:name="P206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font-weight-complex="bold" fo:font-style="italic" style:font-style-asian="italic" style:font-style-complex="italic" style:letter-kerning="false" fo:font-size="14pt" style:font-size-asian="14pt" style:font-size-complex="14pt" fo:background-color="#FFFFFF" fo:hyphenate="true"/>
    </style:style>
    <style:style style:name="P207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208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font-style-complex="italic" style:letter-kerning="false" fo:font-size="14pt" style:font-size-asian="14pt" style:font-size-complex="14pt" fo:background-color="#FFFFFF"/>
    </style:style>
    <style:style style:name="T209" style:parent-style-name="Основнойшрифтабзаца" style:family="text">
      <style:text-properties style:font-name-asian="Times New Roman" style:font-name-complex="Times New Roman" style:font-weight-complex="bold" style:font-style-complex="italic" style:letter-kerning="false" fo:font-size="14pt" style:font-size-asian="14pt" style:font-size-complex="14pt" fo:background-color="#FFFFFF"/>
    </style:style>
    <style:style style:name="P210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style="italic" style:font-style-asian="italic" style:letter-kerning="false" fo:font-size="14pt" style:font-size-asian="14pt" style:font-size-complex="14pt" fo:hyphenate="true"/>
    </style:style>
    <style:style style:name="P211" style:parent-style-name="Абзацсписка" style:family="paragraph">
      <style:paragraph-properties fo:widows="2" fo:orphans="2" fo:text-align="justify" style:vertical-align="auto" fo:margin-left="0in" fo:background-color="#FFFFFF">
        <style:tab-stops/>
      </style:paragraph-properties>
      <style:text-properties style:font-name-asian="Times New Roman" style:font-name-complex="Times New Roman" fo:font-weight="bold" style:font-weight-asian="bold" style:font-weight-complex="bold" style:font-style-complex="italic" style:letter-kerning="false" fo:font-size="14pt" style:font-size-asian="14pt" style:font-size-complex="14pt" fo:hyphenate="true"/>
    </style:style>
    <style:style style:name="P212" style:parent-style-name="Абзацсписка" style:family="paragraph">
      <style:paragraph-properties fo:widows="2" fo:orphans="2" fo:text-align="justify" style:vertical-align="auto" fo:margin-left="0in" fo:background-color="#FFFFFF">
        <style:tab-stops/>
      </style:paragraph-properties>
      <style:text-properties fo:hyphenate="true"/>
    </style:style>
    <style:style style:name="T213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font-style-complex="italic" style:letter-kerning="false" fo:font-size="14pt" style:font-size-asian="14pt" style:font-size-complex="14pt"/>
    </style:style>
    <style:style style:name="T214" style:parent-style-name="Основнойшрифтабзаца" style:family="text">
      <style:text-properties style:font-name-asian="Times New Roman" style:font-name-complex="Times New Roman" style:font-weight-complex="bold" style:font-style-complex="italic" style:letter-kerning="false" fo:font-size="14pt" style:font-size-asian="14pt" style:font-size-complex="14pt"/>
    </style:style>
    <style:style style:name="T215" style:parent-style-name="Основнойшрифтабзаца" style:family="text">
      <style:text-properties style:font-name-asian="Times New Roman" style:font-name-complex="Times New Roman" style:font-weight-complex="bold" style:letter-kerning="false" fo:font-size="14pt" style:font-size-asian="14pt" style:font-size-complex="14pt"/>
    </style:style>
    <style:style style:name="T216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217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218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19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220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P221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222" style:parent-style-name="Основнойшрифтабзаца" style:family="text">
      <style:text-properties style:font-name-asian="Times New Roman" style:font-name-complex="Times New Roman" fo:font-weight="bold" style:font-weight-asian="bold" style:font-style-complex="italic" style:letter-kerning="false" fo:font-size="14pt" style:font-size-asian="14pt" style:font-size-complex="14pt"/>
    </style:style>
    <style:style style:name="P223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224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hyphenate="true"/>
    </style:style>
    <style:style style:name="P225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226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font-style-complex="italic" style:letter-kerning="false" fo:font-size="14pt" style:font-size-asian="14pt" style:font-size-complex="14pt" fo:background-color="#FFFFFF"/>
    </style:style>
    <style:style style:name="T227" style:parent-style-name="Основнойшрифтабзаца" style:family="text">
      <style:text-properties style:font-name-asian="Times New Roman" style:font-name-complex="Times New Roman" style:font-weight-complex="bold" style:font-style-complex="italic" style:letter-kerning="false" fo:font-size="14pt" style:font-size-asian="14pt" style:font-size-complex="14pt" fo:background-color="#FFFFFF"/>
    </style:style>
    <style:style style:name="P228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hyphenate="true"/>
    </style:style>
    <style:style style:name="P229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hyphenate="true"/>
    </style:style>
    <style:style style:name="P230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31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T232" style:parent-style-name="Основнойшрифтабзаца" style:family="text">
      <style:text-properties style:font-name-asian="Times New Roman" style:font-name-complex="Times New Roman" fo:font-weight="bold" style:font-weight-asian="bold" style:font-style-complex="italic" fo:color="#111111" style:letter-kerning="false" fo:font-size="14pt" style:font-size-asian="14pt" style:font-size-complex="14pt"/>
    </style:style>
    <style:style style:name="T233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font-style-complex="italic" fo:color="#111111" style:letter-kerning="false" fo:font-size="14pt" style:font-size-asian="14pt" style:font-size-complex="14pt"/>
    </style:style>
    <style:style style:name="T234" style:parent-style-name="Основнойшрифтабзаца" style:family="text">
      <style:text-properties style:font-name-asian="Times New Roman" style:font-name-complex="Times New Roman" fo:font-weight="bold" style:font-weight-asian="bold" style:font-style-complex="italic" fo:color="#111111" style:letter-kerning="false" fo:font-size="14pt" style:font-size-asian="14pt" style:font-size-complex="14pt"/>
    </style:style>
    <style:style style:name="T235" style:parent-style-name="Основнойшрифтабзаца" style:family="text">
      <style:text-properties style:font-name-asian="Times New Roman" style:font-name-complex="Times New Roman" fo:font-weight="bold" style:font-weight-asian="bold" fo:color="#111111" style:letter-kerning="false" fo:font-size="14pt" style:font-size-asian="14pt" style:font-size-complex="14pt"/>
    </style:style>
    <style:style style:name="P236" style:parent-style-name="Обычный" style:family="paragraph">
      <style:paragraph-properties fo:widows="2" fo:orphans="2" style:vertical-align="auto" fo:background-color="#FFFFFF"/>
      <style:text-properties style:font-name-asian="Times New Roman" style:font-name-complex="Times New Roman" fo:color="#111111" style:letter-kerning="false" fo:font-size="14pt" style:font-size-asian="14pt" style:font-size-complex="14pt" fo:hyphenate="true"/>
    </style:style>
    <style:style style:name="P237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38" style:parent-style-name="Основнойшрифтабзаца" style:family="text">
      <style:text-properties style:font-name-asian="Times New Roman" style:font-name-complex="Times New Roman" fo:font-weight="bold" style:font-weight-asian="bold" fo:color="#111111" style:letter-kerning="false" fo:font-size="14pt" style:font-size-asian="14pt" style:font-size-complex="14pt"/>
    </style:style>
    <style:style style:name="T239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40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41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42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43" style:parent-style-name="Основнойшрифтабзаца" style:family="text">
      <style:text-properties style:font-name-asian="Times New Roman" style:font-name-complex="Times New Roman" fo:font-weight="bold" style:font-weight-asian="bold" fo:color="#111111" style:letter-kerning="false" fo:font-size="14pt" style:font-size-asian="14pt" style:font-size-complex="14pt"/>
    </style:style>
    <style:style style:name="T244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45" style:parent-style-name="Обычный" style:family="paragraph">
      <style:paragraph-properties fo:widows="2" fo:orphans="2" style:vertical-align="auto" fo:background-color="#FFFFFF"/>
      <style:text-properties style:font-name-asian="Times New Roman" style:font-name-complex="Times New Roman" fo:color="#111111" style:letter-kerning="false" fo:font-size="14pt" style:font-size-asian="14pt" style:font-size-complex="14pt" fo:hyphenate="true"/>
    </style:style>
    <style:style style:name="P246" style:parent-style-name="Обычный" style:family="paragraph">
      <style:paragraph-properties fo:widows="2" fo:orphans="2" style:vertical-align="auto" fo:background-color="#FFFFFF"/>
      <style:text-properties style:font-name-asian="Times New Roman" style:font-name-complex="Times New Roman" fo:font-weight="bold" style:font-weight-asian="bold" fo:color="#111111" style:letter-kerning="false" fo:font-size="14pt" style:font-size-asian="14pt" style:font-size-complex="14pt" fo:hyphenate="true"/>
    </style:style>
    <style:style style:name="P247" style:parent-style-name="Обычный" style:family="paragraph">
      <style:paragraph-properties fo:widows="2" fo:orphans="2" style:vertical-align="auto" fo:background-color="#FFFFFF"/>
      <style:text-properties style:font-name-asian="Times New Roman" style:font-name-complex="Times New Roman" fo:color="#111111" style:letter-kerning="false" fo:font-size="14pt" style:font-size-asian="14pt" style:font-size-complex="14pt" fo:hyphenate="true"/>
    </style:style>
    <style:style style:name="P248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hyphenate="true"/>
    </style:style>
    <style:style style:name="P249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hyphenate="true"/>
    </style:style>
    <style:style style:name="P250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font-weight-complex="bold" fo:font-style="italic" style:font-style-asian="italic" style:font-style-complex="italic" style:letter-kerning="false" fo:font-size="14pt" style:font-size-asian="14pt" style:font-size-complex="14pt" fo:background-color="#FFFFFF" fo:hyphenate="true"/>
    </style:style>
    <style:style style:name="P251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52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53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54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55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56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57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58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T259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60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61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62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63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64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65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66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67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68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69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70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71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72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73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74" style:parent-style-name="Обычный" style:family="paragraph">
      <style:paragraph-properties fo:widows="2" fo:orphans="2" style:vertical-align="auto" fo:background-color="#FFFFFF"/>
      <style:text-properties style:font-name-asian="Times New Roman" style:font-name-complex="Times New Roman" fo:color="#111111" style:letter-kerning="false" fo:font-size="14pt" style:font-size-asian="14pt" style:font-size-complex="14pt" fo:hyphenate="true"/>
    </style:style>
    <style:style style:name="P275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P276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77" style:parent-style-name="Основнойшрифтабзаца" style:family="text">
      <style:text-properties style:font-name-asian="Times New Roman" style:font-name-complex="Times New Roman" fo:font-weight="bold" style:font-weight-asian="bold" fo:color="#111111" style:letter-kerning="false" fo:font-size="14pt" style:font-size-asian="14pt" style:font-size-complex="14pt"/>
    </style:style>
    <style:style style:name="T278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79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280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T281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82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hyphenate="true"/>
    </style:style>
    <style:style style:name="P283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color="#111111" style:letter-kerning="false" fo:font-size="14pt" style:font-size-asian="14pt" style:font-size-complex="14pt" fo:hyphenate="true"/>
    </style:style>
    <style:style style:name="P284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285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font-style-complex="italic" style:letter-kerning="false" fo:font-size="14pt" style:font-size-asian="14pt" style:font-size-complex="14pt" fo:background-color="#FFFFFF"/>
    </style:style>
    <style:style style:name="T286" style:parent-style-name="Основнойшрифтабзаца" style:family="text">
      <style:text-properties style:font-name-asian="Times New Roman" style:font-name-complex="Times New Roman" style:font-weight-complex="bold" style:font-style-complex="italic" style:letter-kerning="false" fo:font-size="14pt" style:font-size-asian="14pt" style:font-size-complex="14pt" fo:background-color="#FFFFFF"/>
    </style:style>
    <style:style style:name="T287" style:parent-style-name="Основнойшрифтабзаца" style:family="text">
      <style:text-properties style:font-name-asian="Times New Roman" style:font-name-complex="Times New Roman" style:font-weight-complex="bold" style:font-style-complex="italic" style:letter-kerning="false" fo:font-size="14pt" style:font-size-asian="14pt" style:font-size-complex="14pt" fo:background-color="#FFFFFF"/>
    </style:style>
    <style:style style:name="P288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style:font-weight-complex="bold" style:font-style-complex="italic" style:letter-kerning="false" fo:font-size="14pt" style:font-size-asian="14pt" style:font-size-complex="14pt" fo:background-color="#FFFFFF" fo:hyphenate="true"/>
    </style:style>
    <style:style style:name="P289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weight="bold" style:font-weight-asian="bold" style:font-weight-complex="bold" style:font-style-complex="italic" style:letter-kerning="false" fo:font-size="14pt" style:font-size-asian="14pt" style:font-size-complex="14pt" fo:background-color="#FFFFFF" fo:hyphenate="true"/>
    </style:style>
    <style:style style:name="P290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color="#111111" style:letter-kerning="false" fo:font-size="14pt" style:font-size-asian="14pt" style:font-size-complex="14pt" fo:hyphenate="true"/>
    </style:style>
    <style:style style:name="P291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292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T293" style:parent-style-name="Основнойшрифтабзаца" style:family="text">
      <style:text-properties style:font-name-asian="Times New Roman" style:font-name-complex="Times New Roman" style:font-weight-complex="bold" fo:color="#111111" style:letter-kerning="false" fo:font-size="14pt" style:font-size-asian="14pt" style:font-size-complex="14pt"/>
    </style:style>
    <style:style style:name="T294" style:parent-style-name="Основнойшрифтабзаца" style:family="text">
      <style:text-properties style:font-name-asian="Times New Roman" style:font-name-complex="Times New Roman" fo:color="#111111" style:letter-kerning="false" fo:font-size="14pt" style:font-size-asian="14pt" style:font-size-complex="14pt"/>
    </style:style>
    <style:style style:name="P295" style:parent-style-name="Обычный" style:family="paragraph">
      <style:paragraph-properties fo:widows="2" fo:orphans="2" style:vertical-align="auto" fo:background-color="#FFFFFF"/>
      <style:text-properties style:font-name-asian="Times New Roman" style:font-name-complex="Times New Roman" fo:font-weight="bold" style:font-weight-asian="bold" fo:color="#111111" style:letter-kerning="false" fo:font-size="14pt" style:font-size-asian="14pt" style:font-size-complex="14pt" fo:hyphenate="true"/>
    </style:style>
    <style:style style:name="P296" style:parent-style-name="Обычный" style:family="paragraph">
      <style:paragraph-properties fo:widows="2" fo:orphans="2" fo:text-align="justify" style:vertical-align="auto" fo:background-color="#FFFFFF"/>
      <style:text-properties style:font-name-asian="Times New Roman" style:font-name-complex="Times New Roman" fo:font-style="italic" style:font-style-asian="italic" fo:color="#111111" style:letter-kerning="false" fo:font-size="14pt" style:font-size-asian="14pt" style:font-size-complex="14pt" fo:hyphenate="true"/>
    </style:style>
    <style:style style:name="P297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298" style:parent-style-name="Основнойшрифтабзаца" style:family="text">
      <style:text-properties style:font-name-asian="Times New Roman" style:font-name-complex="Times New Roman" fo:font-style="italic" style:font-style-asian="italic" fo:color="#111111" style:letter-kerning="false" fo:font-size="14pt" style:font-size-asian="14pt" style:font-size-complex="14pt"/>
    </style:style>
    <style:style style:name="T299" style:parent-style-name="Основнойшрифтабзаца" style:family="text">
      <style:text-properties style:font-name-asian="Times New Roman" style:font-name-complex="Times New Roman" fo:font-style="italic" style:font-style-asian="italic" fo:color="#111111" style:letter-kerning="false" fo:font-size="14pt" style:font-size-asian="14pt" style:font-size-complex="14pt"/>
    </style:style>
  </office:automatic-styles>
  <office:body>
    <office:text text:use-soft-page-breaks="true">
      <text:p text:style-name="P1"><text:span text:style-name="T4">Сценарий развлечения для детей группы «Малинка» и «Бусинки»</text:span></text:p>
      <text:p text:style-name="P5"><text:span text:style-name="T6"><text:s/></text:span><text:span text:style-name="T7">«Безопасность на улице зимой и безопасный Новый год».</text:span></text:p>
      <text:p text:style-name="P8"><text:span text:style-name="T9">Цель: </text:span><text:span text:style-name="T10">Формирование у детей основ безопасного поведения в зимний<text:s/></text:span><text:span text:style-name="T11">период.</text:span><text:span text:style-name="T12"><text:s/></text:span><text:span text:style-name="T13">Создание условий для правильного понимания всей серьезности празднования Нового года с пиротехническими </text:span><text:span text:style-name="T14">средствами.</text:span></text:p>
      <text:p text:style-name="P15"/>
      <text:p text:style-name="P16"><text:span text:style-name="T17">Задачи:</text:span></text:p>
      <text:list text:style-name="LFO1" text:continue-numbering="true">
        <text:list-item>
          <text:p text:style-name="P18"><text:span text:style-name="T19">Давать знания о правилах безопасного поведения в природе в зимний период.</text:span></text:p>
        </text:list-item>
        <text:list-item>
          <text:p text:style-name="P20"><text:span text:style-name="T21">Вырабатывать навыки сознательного отношения к соб</text:span><text:span text:style-name="T22">людению правил безопасного поведения зимой на улице.</text:span></text:p>
        </text:list-item>
        <text:list-item>
          <text:p text:style-name="P23"><text:span text:style-name="T24">Приобщать детей к правилам безопасного поведения во время зимних игр.</text:span></text:p>
        </text:list-item>
        <text:list-item>
          <text:p text:style-name="P25"><text:span text:style-name="T26">Развивать способности у детей к предвидению возможной опасности.</text:span></text:p>
        </text:list-item>
        <text:list-item>
          <text:p text:style-name="P27"><text:span text:style-name="T28">Развивать умение детей обращаться за помощью к взрослым.</text:span></text:p>
        </text:list-item>
        <text:list-item>
          <text:p text:style-name="P29"><text:span text:style-name="T30">Развивать и</text:span><text:span text:style-name="T31">нтерес детей к собственной безопасности.</text:span></text:p>
        </text:list-item>
        <text:list-item>
          <text:p text:style-name="P32"><text:span text:style-name="T33">Предварительная работа: чтение стихов о зиме, отгадывание загадок о зиме.</text:span></text:p>
        </text:list-item>
        <text:list-item>
          <text:p text:style-name="P34"><text:span text:style-name="T35">Знакомить с видами пиротехники;</text:span></text:p>
        </text:list-item>
        <text:list-item>
          <text:p text:style-name="P36"><text:span text:style-name="T37">Учить детей правильно использовать пиротехнику, соблюдая правила пожарной </text:span><text:span text:style-name="T38">безопасности</text:span><text:span text:style-name="T39">.</text:span></text:p>
        </text:list-item>
        <text:list-item>
          <text:p text:style-name="P40"><text:span text:style-name="T41"><text:s/>Прививать навыки<text:s/></text:span><text:span text:style-name="T42">пожарной </text:span><text:span text:style-name="T43">безопасности</text:span><text:span text:style-name="T44">.</text:span></text:p>
        </text:list-item>
        <text:list-item>
          <text:p text:style-name="P45"><text:span text:style-name="T46"><text:s/>Развивать познавательную активность детей.</text:span></text:p>
        </text:list-item>
        <text:list-item>
          <text:p text:style-name="P47"><text:span text:style-name="T48"><text:s/>Развивать речевую активность, внимание.</text:span></text:p>
        </text:list-item>
        <text:list-item>
          <text:p text:style-name="P49"><text:span text:style-name="T50"><text:s/>Побуждать детей отвечать на вопросы.</text:span></text:p>
        </text:list-item>
      </text:list>
      <text:p text:style-name="P51"/>
      <text:p text:style-name="P52"><text:span text:style-name="T53">Действующие лица:<text:s/></text:span><text:span text:style-name="T54">ведущий, Незнайка, дети.</text:span></text:p>
      <text:p text:style-name="P55"/>
      <text:p text:style-name="P56"><text:span text:style-name="T57">Ход развлечения:</text:span></text:p>
      <text:p text:style-name="P58"><text:span text:style-name="T59">Ведущий:</text:span></text:p>
      <text:p text:style-name="P60"><text:span text:style-name="T61">Станем рядышком по кругу</text:span><text:span text:style-name="T62">,</text:span></text:p>
      <text:p text:style-name="P63"><text:span text:style-name="T64">Скажем<text:s/></text:span><text:span text:style-name="T65">«Здравствуйте!» друг другу</text:span><text:span text:style-name="T66">.</text:span></text:p>
      <text:p text:style-name="P67"><text:span text:style-name="T68">Нам здороваться не лень</text:span><text:span text:style-name="T69"><text:s/>-<text:s/></text:span></text:p>
      <text:p text:style-name="P70"><text:span text:style-name="T71">Всем «Привет» и «Добрый день»</text:span><text:span text:style-name="T72">!</text:span></text:p>
      <text:p text:style-name="P73"><text:span text:style-name="T74">Если каждый улыбнется</text:span><text:span text:style-name="T75">,</text:span></text:p>
      <text:p text:style-name="P76">Утро доброе начнется.</text:p>
      <text:p text:style-name="P77"/>
      <text:p text:style-name="P78"><text:span text:style-name="T79">Ведущий</text:span><text:span text:style-name="T80">:<text:s/></text:span></text:p>
      <text:p text:style-name="P81">Ребята, у нас сегодня необычный гость.<text:s/></text:p>
      <text:p text:style-name="P82"/>
      <text:p text:style-name="P83"><text:span text:style-name="T84">Под музыку входит</text:span><text:span text:style-name="T85"><text:s/></text:span><text:span text:style-name="T86">Незнайка.</text:span></text:p>
      <text:p text:style-name="P87"/>
      <text:p text:style-name="P88"><text:span text:style-name="T89">Ведущий:</text:span></text:p>
      <text:p text:style-name="P90">- Кто это, ребята?<text:s/></text:p>
      <text:p text:style-name="P91"><text:span text:style-name="T92">Дети:</text:span></text:p>
      <text:p text:style-name="P93">-<text:s/>Это Незнайка.</text:p>
      <text:p text:style-name="P94"/>
      <text:p text:style-name="P95">Здороваются с Незнайкой.</text:p>
      <text:soft-page-break/>
      <text:p text:style-name="P96"><text:span text:style-name="T97">Ведущий:</text:span></text:p>
      <text:p text:style-name="P98">- Верно, к нам пришел Незнайка,<text:s/>и он хочет прочитать стихотворение, послушайте его, и скажите о каком оно времени года?</text:p>
      <text:p text:style-name="P99"/>
      <text:p text:style-name="P100"><text:span text:style-name="T101">Незнайка здоровается с присутствующими и читает стихотворения «Зимушка-зима» Автора: Т. Бокова.</text:span></text:p>
      <text:p text:style-name="P102">В ледяной карете мчится<text:line-break/>Зимушка-зима,<text:line-break/>Ветер крыльями стучится<text:line-break/>В сонные дома.<text:line-break/>Расцветают скверы, парки<text:line-break/>Снежной белизной.<text:line-break/>И мороз возводит арки<text:line-break/>Над тропой лесной.</text:p>
      <text:p text:style-name="P103">Дети:</text:p>
      <text:p text:style-name="P104"><text:span text:style-name="T105">-</text:span><text:span text:style-name="T106"><text:s/>Это о зиме.</text:span></text:p>
      <text:p text:style-name="P107">Ведущий: </text:p>
      <text:p text:style-name="P108"><text:span text:style-name="T109">-<text:s/></text:span><text:span text:style-name="T110">Правильно</text:span><text:span text:style-name="T111">, ребята</text:span><text:span text:style-name="T112">, </text:span><text:span text:style-name="T113">Незнайка нам рассказал стихотворение о<text:s/></text:span><text:span text:style-name="T114">зиме.</text:span></text:p>
      <text:p text:style-name="P115"><text:span text:style-name="T116">Но<text:s/></text:span><text:span text:style-name="T117">зима — это не только игры в снежки, катание на санках и коньках, но еще</text:span><text:span text:style-name="T118"><text:s/>зимой нас<text:s/></text:span><text:span text:style-name="T119">могут подстерегать опасности.<text:s/></text:span></text:p>
      <text:p text:style-name="P120">Дети вы знаете какие опасности нас подстерегают зимой?</text:p>
      <text:p text:style-name="P121">Ответы детей.</text:p>
      <text:p text:style-name="P122">Ведущий: </text:p>
      <text:p text:style-name="P123"><text:span text:style-name="T124">Первая опасность</text:span><text:span text:style-name="T125"> –<text:s/></text:span><text:span text:style-name="T126">это </text:span><text:span text:style-name="T127">обморожение.</text:span><text:span text:style-name="T128"><text:s/></text:span></text:p>
      <text:p text:style-name="P129">Зима. Морозец<text:s/>трескучий.<text:s/>Ясное небо. Солнышко. И вовсе не так уж холодно. А значит можно гулять, гулять, гулять…<text:s/></text:p>
      <text:p text:style-name="P130"/>
      <text:p text:style-name="P131">Незнайка:</text:p>
      <text:p text:style-name="P132">- Ой! А что это с моими щеками? Я их не чувствую! Снегом их растереть, что ли?<text:s/></text:p>
      <text:p text:style-name="P133"/>
      <text:p text:style-name="P134">Подходит к сугробу и трет снегом щеки.</text:p>
      <text:p text:style-name="P135"/>
      <text:p text:style-name="P136">Ведущий: </text:p>
      <text:p text:style-name="P137">- Никакого снега! Им<text:s/>можно поцарапать кожу. А что же делать?</text:p>
      <text:p text:style-name="P138">Ответы детей.</text:p>
      <text:p text:style-name="P139"/>
      <text:p text:style-name="P140">Ведущий и Незнайка проводят физминутку: «Зима». Ведущий читает, а Незнайка показывает детям упражнения.</text:p>
      <text:p text:style-name="P141"/>
      <text:p text:style-name="P142">Ведущий:</text:p>
      <text:p text:style-name="P143">Мы зимой в снежки играем, мы играем.    </text:p>
      <text:p text:style-name="P144"><text:span text:style-name="T145">(имитация лепки снежков)</text:span><text:span text:style-name="T146"><text:line-break/></text:span><text:span text:style-name="T147">По сугробам мы шагаем</text:span><text:span text:style-name="T148">, мы шагаем.  </text:span></text:p>
      <text:soft-page-break/>
      <text:p text:style-name="P149"><text:span text:style-name="T150">(шагаем, высоко поднимая колени)</text:span><text:span text:style-name="T151"><text:line-break/></text:span><text:span text:style-name="T152">И на лыжах мы бежим, мы бежим.  </text:span></text:p>
      <text:p text:style-name="P153"><text:span text:style-name="T154">(пружинистые движения на месте, широкие взмахи руками, руки согнуты в локтях)</text:span><text:span text:style-name="T155"><text:line-break/></text:span><text:span text:style-name="T156">На коньках по льду скользим, мы скользим.    </text:span></text:p>
      <text:p text:style-name="P157"><text:span text:style-name="T158">(плавные пружинистые движения руки согнуты в<text:s/></text:span><text:span text:style-name="T159">локтях)</text:span><text:span text:style-name="T160"><text:line-break/></text:span><text:span text:style-name="T161">И снегурку лепим мы, лепим мы .                </text:span></text:p>
      <text:p text:style-name="P162"><text:span text:style-name="T163">(соответствующие движения)</text:span><text:span text:style-name="T164">   </text:span><text:span text:style-name="T165"><text:line-break/></text:span><text:span text:style-name="T166">Гостью-зиму любим мы, любим мы.</text:span></text:p>
      <text:p text:style-name="P167"><text:span text:style-name="T168">(развести руки в поклоне и поставить на пояс).</text:span></text:p>
      <text:p text:style-name="P169"/>
      <text:p text:style-name="P170">Незнайка смотрит на сугроб и предлагает детям поиграть в снежки.</text:p>
      <text:p text:style-name="P171"/>
      <text:p text:style-name="P172">Звучит песня «Кабы не было зимы», дети лепят снежки и бросают их друг в друга.</text:p>
      <text:p text:style-name="P173"/>
      <text:p text:style-name="P174">Ведущий:</text:p>
      <text:p text:style-name="P175"><text:span text:style-name="T176">Еще опасность</text:span><text:span text:style-name="T177"> – это «</text:span><text:span text:style-name="T178">Зимние забавы».</text:span></text:p>
      <text:p text:style-name="P179"><text:span text:style-name="T180">Незнайка:</text:span></text:p>
      <text:p text:style-name="P181">Поднимите руки те, кто любит зиму. Дети, а в какие игры вы, любите играть зимой?<text:s/></text:p>
      <text:p text:style-name="P182"><text:span text:style-name="T183">Ответы детей.</text:span><text:span text:style-name="T184"> </text:span></text:p>
      <text:p text:style-name="P185"/>
      <text:p text:style-name="P186">Незнайка задает детям вопросы:</text:p>
      <text:p text:style-name="P187"/>
      <text:p text:style-name="P188">- Можно<text:s/>кататься с горки стоя на ногах?</text:p>
      <text:p text:style-name="P189"><text:span text:style-name="T190">Ответы детей.</text:span><text:span text:style-name="T191"> </text:span></text:p>
      <text:p text:style-name="P192">- Как можно кататься с горки? На чем?</text:p>
      <text:p text:style-name="P193"><text:span text:style-name="T194">Ответы детей.</text:span><text:span text:style-name="T195"> </text:span></text:p>
      <text:p text:style-name="P196">- Толкаться на горке можно?</text:p>
      <text:p text:style-name="P197"><text:span text:style-name="T198">Ответы детей.</text:span><text:span text:style-name="T199"> </text:span></text:p>
      <text:p text:style-name="P200">- Как нужно подниматься на горку?</text:p>
      <text:p text:style-name="P201"><text:span text:style-name="T202">Ответы детей.</text:span><text:span text:style-name="T203"> </text:span></text:p>
      <text:p text:style-name="P204"/>
      <text:p text:style-name="P205">Ведущий, Незнайка и дети обсуждают варианты правильного и<text:s/>неправильного поведения на горке.</text:p>
      <text:p text:style-name="P206"/>
      <text:p text:style-name="P207"><text:span text:style-name="T208">Игра<text:s/></text:span><text:span text:style-name="T209">«Катание на санках».</text:span></text:p>
      <text:p text:style-name="P210"/>
      <text:p text:style-name="P211">Ведущий:</text:p>
      <text:p text:style-name="P212"><text:span text:style-name="T213">Дети есть такая опасность<text:s/></text:span><text:span text:style-name="T214">- «Зимние дороги»</text:span><text:span text:style-name="T215">.</text:span><text:span text:style-name="T216"><text:s/></text:span></text:p>
      <text:p text:style-name="P217"><text:span text:style-name="T218">Объяснение слов</text:span><text:span text:style-name="T219">: </text:span><text:span text:style-name="T220">«Снегопад», «Гололёд», «Гололедица».</text:span></text:p>
      <text:p text:style-name="P221"><text:span text:style-name="T222">Незнайка</text:span></text:p>
      <text:p text:style-name="P223">Скажите ребята, а как водители готовят машины к зиме?<text:s/></text:p>
      <text:p text:style-name="P224">Ответы детей.</text:p>
      <text:soft-page-break/>
      <text:p text:style-name="P225"><text:span text:style-name="T226">Игра<text:s/></text:span><text:span text:style-name="T227">«За рулем».</text:span></text:p>
      <text:p text:style-name="P228"/>
      <text:p text:style-name="P229">Ведущий:</text:p>
      <text:p text:style-name="P230"><text:span text:style-name="T231">Ребята, скоро будет праздник. А какой это праздник? </text:span><text:span text:style-name="T232">(</text:span><text:span text:style-name="T233">Новый год</text:span><text:span text:style-name="T234">)</text:span><text:span text:style-name="T235">.</text:span></text:p>
      <text:p text:style-name="P236">А вы знаете, что есть опасные игрушки, от которых может вспыхнуть пожар и праздника не будет. Незнайка не знает, как обращаться с опасными игрушками. Дети расскажем<text:s/>Незнайке?</text:p>
      <text:p text:style-name="P237"><text:span text:style-name="T238">Дети:</text:span><text:span text:style-name="T239"><text:s/></text:span></text:p>
      <text:p text:style-name="P240"><text:span text:style-name="T241">- Да.</text:span></text:p>
      <text:p text:style-name="P242"><text:span text:style-name="T243">Незнайка:</text:span><text:span text:style-name="T244"><text:s/></text:span></text:p>
      <text:p text:style-name="P245">- А я очень люблю праздничный салют.</text:p>
      <text:p text:style-name="P246">Ведущий:</text:p>
      <text:p text:style-name="P247">- Дети, а вы знаете, что такое фейерверк? Что какое петарды?</text:p>
      <text:p text:style-name="P248">Ответы детей.</text:p>
      <text:p text:style-name="P249"/>
      <text:p text:style-name="P250">Незнайка читает стихотворение:</text:p>
      <text:p text:style-name="P251"><text:span text:style-name="T252">Посмотрите, там и тут</text:span></text:p>
      <text:p text:style-name="P253"><text:span text:style-name="T254">В небе плещется салют…</text:span></text:p>
      <text:p text:style-name="P255"><text:span text:style-name="T256">Здорово, конечно,</text:span></text:p>
      <text:p text:style-name="P257"><text:span text:style-name="T258">Если<text:s/></text:span><text:span text:style-name="T259">всё успешно.</text:span></text:p>
      <text:p text:style-name="P260"><text:span text:style-name="T261">Но опасность на пути</text:span></text:p>
      <text:p text:style-name="P262"><text:span text:style-name="T263">Стережёт — не обойти!</text:span></text:p>
      <text:p text:style-name="P264"><text:span text:style-name="T265">Если что пойдёт не так,</text:span></text:p>
      <text:p text:style-name="P266"><text:span text:style-name="T267">Если в фейерверке брак,</text:span></text:p>
      <text:p text:style-name="P268"><text:span text:style-name="T269">Или прочь не отбежали,</text:span></text:p>
      <text:p text:style-name="P270"><text:span text:style-name="T271">Иль в окно кому попали,</text:span></text:p>
      <text:p text:style-name="P272"><text:span text:style-name="T273">В общем, чтоб не пострадать,</text:span></text:p>
      <text:p text:style-name="P274">Нужно в помощь взрослых звать!</text:p>
      <text:p text:style-name="P275"/>
      <text:p text:style-name="P276"><text:span text:style-name="T277">Ведущий:</text:span><text:span text:style-name="T278"><text:s/></text:span></text:p>
      <text:p text:style-name="P279"><text:span text:style-name="T280">- Можно ли самим поджигать<text:s/></text:span><text:span text:style-name="T281">фейерверки, петарды? </text:span></text:p>
      <text:p text:style-name="P282">Ответы детей.</text:p>
      <text:p text:style-name="P283"/>
      <text:p text:style-name="P284"><text:span text:style-name="T285">Игра<text:s/></text:span><text:span text:style-name="T286">«Новогодний фейерверк». (Незнайка и дети с лентами под музыку изображают фейерверк, когда музыка заканчивается Незнайка и дети останавливаются и продолжают, когда музыка начинает играть и т.п.</text:span><text:span text:style-name="T287">)</text:span></text:p>
      <text:p text:style-name="P288"/>
      <text:p text:style-name="P289">Незнайка:</text:p>
      <text:p text:style-name="P290">- Я понял!<text:s/></text:p>
      <text:p text:style-name="P291"><text:span text:style-name="T292">- Чтобы праздник был весёлым, чтобы не было хлопот, пусть проходит в каждом доме<text:s/></text:span><text:span text:style-name="T293">Безопасный Новый год</text:span><text:span text:style-name="T294">!</text:span></text:p>
      <text:p text:style-name="P295"/>
      <text:p text:style-name="P296">Ведущий и дети прощаются с Незнайкой и поздравляют его с наступающим Новым годом.</text:p>
      <text:soft-page-break/>
      <text:p text:style-name="P297"><text:span text:style-name="T298">Незнайка благодарит ведущего и детей, прощается и поздравляет их с<text:s/></text:span><text:span text:style-name="T299">наступающим Новым годом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c0" style:display-name="c0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hyphenate="true"/>
    </style:style>
    <style:style style:name="c1" style:display-name="c1" style:family="text" style:parent-style-name="Основнойшрифтабзаца"/>
    <style:style style:name="c2" style:display-name="c2" style:family="text" style:parent-style-name="Основнойшрифтабзаца"/>
    <style:style style:name="c13" style:display-name="c13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73in" fo:page-height="11.692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041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T3" style:parent-style-name="Основнойшрифтабзаца" style:family="text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<text:span text:style-name="T3"><text:page-number text:fixed="false">4</text:page-number></text:span></text:p>
        <text:p text:style-name="Верхнийколонтитул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Пользователь Windows</dc:creator>
    <meta:creation-date>2021-12-06T01:10:00Z</meta:creation-date>
    <dc:date>2021-12-12T13:39:00Z</dc:date>
    <meta:template xlink:href="Normal" xlink:type="simple"/>
    <meta:editing-cycles>43</meta:editing-cycles>
    <meta:editing-duration>PT10620S</meta:editing-duration>
    <meta:user-defined meta:name="Info 1"/>
    <meta:user-defined meta:name="Info 2"/>
    <meta:user-defined meta:name="Info 3"/>
    <meta:user-defined meta:name="Info 4"/>
    <meta:document-statistic meta:page-count="5" meta:paragraph-count="10" meta:word-count="788" meta:character-count="5275" meta:row-count="37" meta:non-whitespace-character-count="4497"/>
  </office:meta>
</office:document-meta>
</file>